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aanbouw met een dakterras, Weerdsingel O.Z. 46, 3514AD Utrecht,  GU-Z2024-00012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O.Z. 46, 3514AD Utrecht</text:p>
            <text:p text:style-name="common-al">GU-Z2024-0001250</text:p>
            <text:p text:style-name="common-al">Toelichting:  het bouwen van een aanbouw met een dakterr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918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918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918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GU-Z2024-0001250</meta:user-defined>
    <meta:user-defined meta:name="DCTERMS.abstract">Verlenging beslistermijn omgevingsvergunning,  het bouwen van een aanbouw met een dakterras, Weerdsingel O.Z. 46, 3514AD Utrecht,  GU-Z2024-0001250</meta:user-defined>
    <dc:language>nl</dc:language>
    <meta:user-defined meta:name="OVERHEIDop.locatietype/OVERHEIDop.gebiedsmarkering">Vlak</meta:user-defined>
    <meta:user-defined meta:name="DC.title">Verlenging beslistermijn omgevingsvergunning,  het bouwen van een aanbouw met een dakterras, Weerdsingel O.Z. 46, 3514AD Utrecht,  GU-Z2024-0001250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0918</meta:user-defined>
    <meta:user-defined meta:name="OVERHEIDop.GmbID/DC.identifier">gmb-2024-140918</meta:user-defined>
    <meta:user-defined meta:name="OVERHEIDop.versieInformatie"/>
  </office:meta>
</office:document-meta>
</file>