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Mies Bouhuysstraat 27, 3544HA Utrecht,  GU-Z2024-00010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es Bouhuysstraat 27, 3544HA Utrecht</text:p>
            <text:p text:style-name="common-al">GU-Z2024-0001061</text:p>
            <text:p text:style-name="common-al">Toelichting: het bouwen van een dakkapel op het voo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40888</text:span><text:line-break/><text:date style:data-style-name="dag" text:fixed="true" text:date-value="2024-04-02"/><text:line-break/><text:date style:data-style-name="jaar" text:fixed="true" text:date-value="2024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88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888</text:span><text:date style:data-style-name="nicedate" text:fixed="true" text:date-value="2024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1061</meta:user-defined>
    <meta:user-defined meta:name="DCTERMS.abstract">Verlenging beslistermijn omgevingsvergunning, het bouwen van een dakkapel op het voordakvlak, Mies Bouhuysstraat 27, 3544HA Utrecht,  GU-Z2024-0001061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, Mies Bouhuysstraat 27, 3544HA Utrecht,  GU-Z2024-0001061</meta:user-defined>
    <meta:user-defined meta:name="DCTERMS.W3CDTF/DCTERMS.available">2024-04-02</meta:user-defined>
    <meta:user-defined meta:name="DCTERMS.W3CDTF/OVERHEIDop.jaargang">2024</meta:user-defined>
    <meta:user-defined meta:name="OVERHEIDop.publicationIssue">140888</meta:user-defined>
    <meta:user-defined meta:name="OVERHEIDop.GmbID/DC.identifier">gmb-2024-140888</meta:user-defined>
    <meta:user-defined meta:name="OVERHEIDop.versieInformatie"/>
  </office:meta>
</office:document-meta>
</file>