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 met los bijgebouw (fase 2), Esdoornlaan 4 te De Meern,  HZ_WABO-23-40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sdoornlaan 4 te De Meern</text:p>
            <text:p text:style-name="common-al">HZ_WABO-23-40332</text:p>
            <text:p text:style-name="common-al">Toelichting: het bouwen van een woning met los bijgebouw (fase 2)</text:p>
            <text:p text:style-name="common-al">Datum besluit: 26 maart 2024</text:p>
            <text:p text:style-name="common-al">Startdatum bezwaartermijn: 27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821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821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821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woning met los bijgebouw (fase 2), Esdoornlaan 4 te De Meern,  HZ_WABO-23-40332</meta:user-defined>
    <meta:user-defined meta:name="DCTERMS.W3CDTF/DCTERMS.available">2024-03-29</meta:user-defined>
    <meta:user-defined meta:name="DCTERMS.W3CDTF/OVERHEIDop.jaargang">2024</meta:user-defined>
    <meta:user-defined meta:name="OVERHEIDop.externeBijlage">Aanvraagdocument  publiceerbaar-A|exb-2024-13161</meta:user-defined>
    <meta:user-defined meta:name="OVERHEIDop.externeBijlage">Besluit omgevingsvergunning publiceerbaar|exb-2024-13162</meta:user-defined>
    <meta:user-defined meta:name="OVERHEIDop.publicationIssue">140821</meta:user-defined>
    <meta:user-defined meta:name="OVERHEIDop.GmbID/DC.identifier">gmb-2024-140821</meta:user-defined>
    <meta:user-defined meta:name="OVERHEIDop.versieInformatie"/>
  </office:meta>
</office:document-meta>
</file>