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voor het bouwen van een veranda en een duivenhok op het perceel Schepenlaan 93 in Medembl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maart 2024 besloten om de beslistermijn voor de aanvraag met zaaknummer Z2024-00000281 voor een omgevingsvergunning voor het bouwen van een veranda en een duivenhok op locatie Schepenlaan 93 in Medemblik te verlengen voor een periode van maximaal 6 weken. De aanvraag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140786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86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86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281</meta:user-defined>
    <meta:user-defined meta:name="DCTERMS.abstract">Betreft: Beschikking verlenging beslistermijn op locatie Schepenlaan 93 in Medemblik</meta:user-defined>
    <dc:language>nl</dc:language>
    <meta:user-defined meta:name="OVERHEIDop.locatietype/OVERHEIDop.gebiedsmarkering">Punt</meta:user-defined>
    <meta:user-defined meta:name="DC.title">Kennisgeving verlenging beslistermijn omgevingsvergunning voor het bouwen van een veranda en een duivenhok op het perceel Schepenlaan 93 in Medemblik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0786</meta:user-defined>
    <meta:user-defined meta:name="OVERHEIDop.GmbID/DC.identifier">gmb-2024-140786</meta:user-defined>
    <meta:user-defined meta:name="OVERHEIDop.versieInformatie"/>
  </office:meta>
</office:document-meta>
</file>