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BERKENDREEF 9 HELVOIR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Berkendreef 9 Helvoirt, doorvoeren van diverse veranderingen, Z24 - 274106.</text:p>
            <text:p text:style-name="common-al">De vergunning is verzonden op 22 maart 2024.</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140771</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771</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771</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BERKENDREEF 9 HELVOIRT</meta:user-defined>
    <meta:user-defined meta:name="DCTERMS.W3CDTF/DCTERMS.available">2024-04-03</meta:user-defined>
    <meta:user-defined meta:name="DCTERMS.W3CDTF/OVERHEIDop.jaargang">2024</meta:user-defined>
    <meta:user-defined meta:name="OVERHEIDop.publicationIssue">140771</meta:user-defined>
    <meta:user-defined meta:name="OVERHEIDop.GmbID/DC.identifier">gmb-2024-140771</meta:user-defined>
    <meta:user-defined meta:name="OVERHEIDop.versieInformatie"/>
  </office:meta>
</office:document-meta>
</file>