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de eerste verdieping aan de achterzijde van de woning, Loevenhoutsedijk 72 te Utrecht,  HZ_WABO-23-397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evenhoutsedijk 72 te Utrecht</text:p>
            <text:p text:style-name="common-al">HZ_WABO-23-39789</text:p>
            <text:p text:style-name="common-al">Toelichting: het bouwen van een dakterras op de eerste verdieping aan de achterzijde van de woning</text:p>
            <text:p text:style-name="common-al">Datum besluit: 26 maart 2024</text:p>
            <text:p text:style-name="common-al">Startdatum bezwaartermijn: 28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667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67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67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de eerste verdieping aan de achterzijde van de woning, Loevenhoutsedijk 72 te Utrecht,  HZ_WABO-23-39789</meta:user-defined>
    <meta:user-defined meta:name="DCTERMS.W3CDTF/DCTERMS.available">2024-03-29</meta:user-defined>
    <meta:user-defined meta:name="DCTERMS.W3CDTF/OVERHEIDop.jaargang">2024</meta:user-defined>
    <meta:user-defined meta:name="OVERHEIDop.externeBijlage">Publiceerbaar-A|exb-2024-13132</meta:user-defined>
    <meta:user-defined meta:name="OVERHEIDop.externeBijlage">Besluit omgevingsvergunning publiceerbaar|exb-2024-13133</meta:user-defined>
    <meta:user-defined meta:name="OVERHEIDop.publicationIssue">140667</meta:user-defined>
    <meta:user-defined meta:name="OVERHEIDop.GmbID/DC.identifier">gmb-2024-140667</meta:user-defined>
    <meta:user-defined meta:name="OVERHEIDop.versieInformatie"/>
  </office:meta>
</office:document-meta>
</file>