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hal aan de Orionweg LWD00-K-7072 in Leeuwarden (OV-2024-001852)</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hal aan de Orionweg LWD00-K-7072 in Leeuwarden. Bij ons geregistreerd onder kenmerk: OV-2024-00185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7-03-2024. De gemeente Leeuwarden neemt daarover waarschijnlijk voor 22-05-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1c81ebba-ebd6-4b73-b669-e90ccc2a4ac7</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40597</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597</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597</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1852</meta:user-defined>
    <dc:language>nl</dc:language>
    <meta:user-defined meta:name="OVERHEIDop.locatietype/OVERHEIDop.gebiedsmarkering">Vlak</meta:user-defined>
    <meta:user-defined meta:name="DC.title">Aanvraag omgevingsvergunning voor het bouwen van een nieuwe hal aan de Orionweg LWD00-K-7072 in Leeuwarden (OV-2024-001852)</meta:user-defined>
    <meta:user-defined meta:name="DCTERMS.W3CDTF/DCTERMS.available">2024-04-02</meta:user-defined>
    <meta:user-defined meta:name="DCTERMS.W3CDTF/OVERHEIDop.jaargang">2024</meta:user-defined>
    <meta:user-defined meta:name="OVERHEIDop.publicationIssue">140597</meta:user-defined>
    <meta:user-defined meta:name="OVERHEIDop.GmbID/DC.identifier">gmb-2024-140597</meta:user-defined>
    <meta:user-defined meta:name="OVERHEIDop.versieInformatie"/>
  </office:meta>
</office:document-meta>
</file>