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garage naast de woning, Nieuwe Vaart 9 te Vleuten,  HZ_WABO-23-4183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ieuwe Vaart 9 te Vleuten</text:p>
            <text:p text:style-name="common-al">HZ_WABO-23-41837</text:p>
            <text:p text:style-name="common-al">Toelichting: het bouwen van een garage naast de woning</text:p>
            <text:p text:style-name="common-al">Datum besluit: 26 maart 2024</text:p>
            <text:p text:style-name="common-al">Startdatum bezwaartermijn: 27 maart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0589</text:span><text:line-break/><text:date style:data-style-name="dag" text:fixed="true" text:date-value="2024-03-29"/><text:line-break/><text:date style:data-style-name="jaar" text:fixed="true" text:date-value="2024-03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0589</text:span><text:date style:data-style-name="nicedate" text:fixed="true" text:date-value="2024-03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0589</text:span><text:date style:data-style-name="nicedate" text:fixed="true" text:date-value="2024-03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garage naast de woning, Nieuwe Vaart 9 te Vleuten,  HZ_WABO-23-41837</meta:user-defined>
    <meta:user-defined meta:name="DCTERMS.W3CDTF/DCTERMS.available">2024-03-29</meta:user-defined>
    <meta:user-defined meta:name="DCTERMS.W3CDTF/OVERHEIDop.jaargang">2024</meta:user-defined>
    <meta:user-defined meta:name="OVERHEIDop.externeBijlage">Publiceerbaar-A|exb-2024-13116</meta:user-defined>
    <meta:user-defined meta:name="OVERHEIDop.externeBijlage">Besluit omgevingsvergunning publiceerbaar|exb-2024-13117</meta:user-defined>
    <meta:user-defined meta:name="OVERHEIDop.publicationIssue">140589</meta:user-defined>
    <meta:user-defined meta:name="OVERHEIDop.GmbID/DC.identifier">gmb-2024-140589</meta:user-defined>
    <meta:user-defined meta:name="OVERHEIDop.versieInformatie"/>
  </office:meta>
</office:document-meta>
</file>