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 en het plaatsen van een warmtepomp, Kalverstraat 6 BS te Utrecht,  HZ_WABO-23-421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lverstraat 6 BS te Utrecht</text:p>
            <text:p text:style-name="common-al">HZ_WABO-23-42121</text:p>
            <text:p text:style-name="common-al">Toelichting: het bouwen van een dakopbouw op een woning en het plaatsen van een warmtepomp</text:p>
            <text:p text:style-name="common-al">Datum besluit: 25 maart 2024</text:p>
            <text:p text:style-name="common-al">Startdatum bezwaartermijn: 27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558</text:span><text:line-break/><text:date style:data-style-name="dag" text:fixed="true" text:date-value="2024-03-29"/><text:line-break/><text:date style:data-style-name="jaar" text:fixed="true" text:date-value="2024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558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558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 en het plaatsen van een warmtepomp, Kalverstraat 6 BS te Utrecht,  HZ_WABO-23-42121</meta:user-defined>
    <meta:user-defined meta:name="DCTERMS.W3CDTF/DCTERMS.available">2024-03-29</meta:user-defined>
    <meta:user-defined meta:name="DCTERMS.W3CDTF/OVERHEIDop.jaargang">2024</meta:user-defined>
    <meta:user-defined meta:name="OVERHEIDop.externeBijlage">Publiceerbaar-A|exb-2024-13109</meta:user-defined>
    <meta:user-defined meta:name="OVERHEIDop.externeBijlage">Besluit omgevingsvergunning publiceerbaar|exb-2024-13110</meta:user-defined>
    <meta:user-defined meta:name="OVERHEIDop.publicationIssue">140558</meta:user-defined>
    <meta:user-defined meta:name="OVERHEIDop.GmbID/DC.identifier">gmb-2024-140558</meta:user-defined>
    <meta:user-defined meta:name="OVERHEIDop.versieInformatie"/>
  </office:meta>
</office:document-meta>
</file>