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woningen en kantoren, Smakkelaarsveld in Utrecht,  HZ_WABO-23-324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makkelaarsveld in Utrecht</text:p>
            <text:p text:style-name="common-al">HZ_WABO-23-32436</text:p>
            <text:p text:style-name="common-al">Toelichting: het bouwen van woningen en kantoren</text:p>
            <text:p text:style-name="common-al">Datum besluit: 25 maart 2024</text:p>
            <text:p text:style-name="common-al">Startdatum bezwaartermijn: 27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9498</text:span><text:line-break/><text:date style:data-style-name="dag" text:fixed="true" text:date-value="2024-03-28"/><text:line-break/><text:date style:data-style-name="jaar" text:fixed="true" text:date-value="2024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9498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9498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Afgehandelde omgevingsvergunning, het bouwen van woningen en kantoren, Smakkelaarsveld in Utrecht,  HZ_WABO-23-32436</meta:user-defined>
    <meta:user-defined meta:name="DCTERMS.W3CDTF/DCTERMS.available">2024-03-28</meta:user-defined>
    <meta:user-defined meta:name="DCTERMS.W3CDTF/OVERHEIDop.jaargang">2024</meta:user-defined>
    <meta:user-defined meta:name="OVERHEIDop.externeBijlage">Publiceerbaar-A|exb-2024-13014</meta:user-defined>
    <meta:user-defined meta:name="OVERHEIDop.externeBijlage">Besluit omgevingsvergunning publiceerbaar|exb-2024-13015</meta:user-defined>
    <meta:user-defined meta:name="OVERHEIDop.publicationIssue">139498</meta:user-defined>
    <meta:user-defined meta:name="OVERHEIDop.GmbID/DC.identifier">gmb-2024-139498</meta:user-defined>
    <meta:user-defined meta:name="OVERHEIDop.versieInformatie"/>
  </office:meta>
</office:document-meta>
</file>