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 , Noordeindestraat 6, 3523VK Utrecht, GU-Z2024-00014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oordeindestraat 6, 3523VK Utrecht</text:p>
            <text:p text:style-name="common-al">GU-Z2024-0001474</text:p>
            <text:p text:style-name="common-al">Toelichting: het bouwen van een dakkapel aan de voorkant van de woning </text:p>
            <text:p text:style-name="common-al">Datum besluit: 15 maart 2024</text:p>
            <text:p text:style-name="common-al">Startdatum bezwaartermijn: 7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9392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9392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9392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1474</meta:user-defined>
    <meta:user-defined meta:name="DCTERMS.abstract">Verleende Omgevingsvergunning, het bouwen van een dakkapel aan de voorkant van de woning , Noordeindestraat 6, 3523VK Utrecht, GU-Z2024-0001474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 , Noordeindestraat 6, 3523VK Utrecht, GU-Z2024-0001474</meta:user-defined>
    <meta:user-defined meta:name="OVERHEIDop.datumEindeReactietermijn">2024-05-07</meta:user-defined>
    <meta:user-defined meta:name="OVERHEIDop.terinzageleggingBG">https://jeleefomgeving.nl/inzien/002220647/99aede51-eb85-11ee-a331-0050560122a3</meta:user-defined>
    <meta:user-defined meta:name="DCTERMS.W3CDTF/DCTERMS.available">2024-03-28</meta:user-defined>
    <meta:user-defined meta:name="DCTERMS.W3CDTF/OVERHEIDop.jaargang">2024</meta:user-defined>
    <meta:user-defined meta:name="OVERHEIDop.publicationIssue">139392</meta:user-defined>
    <meta:user-defined meta:name="OVERHEIDop.GmbID/DC.identifier">gmb-2024-139392</meta:user-defined>
    <meta:user-defined meta:name="OVERHEIDop.versieInformatie"/>
  </office:meta>
</office:document-meta>
</file>