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Piet van der Hemstraat voor nr 12 te Heerenveen (26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9200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9200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9200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0681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TIJDELIJK GEBRUIK OPENBARE RUIMTE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9200</meta:user-defined>
    <meta:user-defined meta:name="OVERHEIDop.GmbID/DC.identifier">gmb-2024-139200</meta:user-defined>
    <meta:user-defined meta:name="OVERHEIDop.versieInformatie"/>
  </office:meta>
</office:document-meta>
</file>