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VAN HET GEBRUIK VAN EEN PAND (VAN KERKGEBOUW NAAR WON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ijzigen van het gebruik van een pand (van kerkgebouw naar woning) op het perceel Aengwirderweg 318, 8458 CL Tjalleberd (24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8746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746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746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441</meta:user-defined>
    <dc:language>nl</dc:language>
    <meta:user-defined meta:name="OVERHEIDop.locatietype/OVERHEIDop.gebiedsmarkering">Punt</meta:user-defined>
    <meta:user-defined meta:name="DC.title">AANVRAAG OMGEVINGSVERGUNNING, WIJZIGEN VAN HET GEBRUIK VAN EEN PAND (VAN KERKGEBOUW NAAR WONING)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746</meta:user-defined>
    <meta:user-defined meta:name="OVERHEIDop.GmbID/DC.identifier">gmb-2024-138746</meta:user-defined>
    <meta:user-defined meta:name="OVERHEIDop.versieInformatie"/>
  </office:meta>
</office:document-meta>
</file>