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plaatsen van een netstation aan Aasterbergerweg ongenummerd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op grond van art. 3.9 lid 2 van de Wet algemene bepalingen omgevingsrecht (Wabo)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Verlengen beslistermijn / Aasterbergerweg ong. te Echt / Echt-Susteren / verzonden 20 maart 2024 / het plaatsen van een netstation.</text:p>
                <text:p text:style-name="al"/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38691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691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691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DC.title">Verlenging beslistermijn voor het plaatsen van een netstation aan Aasterbergerweg ongenummerd te Echt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691</meta:user-defined>
    <meta:user-defined meta:name="OVERHEIDop.GmbID/DC.identifier">gmb-2024-138691</meta:user-defined>
    <meta:user-defined meta:name="OVERHEIDop.versieInformatie"/>
  </office:meta>
</office:document-meta>
</file>