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uisvesten van “short-stay” arbeidsmigranten aan Boekhorstweg 11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enbesluit (besluit algemene regels inrichtingen milieubeheer) / Boekhorstweg 11, 6105 AD te Maria Hoop / Echt-Susteren / ingekomen 4 maart 2024 / het huisvesten van “short-stay” arbeidsmigran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38549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549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8549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7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huisvesten van “short-stay” arbeidsmigranten aan Boekhorstweg 11 te Maria Hoop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8549</meta:user-defined>
    <meta:user-defined meta:name="OVERHEIDop.GmbID/DC.identifier">gmb-2024-138549</meta:user-defined>
    <meta:user-defined meta:name="OVERHEIDop.versieInformatie"/>
  </office:meta>
</office:document-meta>
</file>