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lvemaansteeg 6 1017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alvemaansteeg 6 1017CR Amsterdam</text:p>
            <text:p text:style-name="common-al">Omschrijving: afwijkend bouwen van de omgevingsvergunning verleend voor de herontwikkeling van Halvemaansteeg 4-6 onder nummer Z2020-C002930 / 3262151</text:p>
            <text:p text:style-name="common-al">Datum ontvangst: 22-12-2023</text:p>
            <text:p text:style-name="common-al">Zaaknummer: Z2023-C011632</text:p>
            <text:p text:style-name="common-al">OLO nummer: 827002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8497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497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497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11632</meta:user-defined>
    <meta:user-defined meta:name="DCTERMS.abstract">afwijkend bouwen van de omgevingsvergunning verleend voor de herontwikkeling van Halvemaansteeg 4-6 onder nummer Z2020-C002930 / 3262151</meta:user-defined>
    <dc:language>nl</dc:language>
    <meta:user-defined meta:name="OVERHEIDop.locatietype/OVERHEIDop.gebiedsmarkering">Punt</meta:user-defined>
    <meta:user-defined meta:name="DC.title">Aanvraag omgevingsvergunning Halvemaansteeg 6 1017CR Amsterdam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497</meta:user-defined>
    <meta:user-defined meta:name="OVERHEIDop.GmbID/DC.identifier">gmb-2024-138497</meta:user-defined>
    <meta:user-defined meta:name="OVERHEIDop.versieInformatie"/>
  </office:meta>
</office:document-meta>
</file>