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TRIBUNE (CONSTRUCTIE) ABE LENSTRA BOULEVARD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tribune (constructie) op het perceel Abe Lenstra boulevard 19, 8448 JA Heerenveen (24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8292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292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292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442</meta:user-defined>
    <dc:language>nl</dc:language>
    <meta:user-defined meta:name="OVERHEIDop.locatietype/OVERHEIDop.gebiedsmarkering">Punt</meta:user-defined>
    <meta:user-defined meta:name="DC.title">AANVRAAG OMGEVINGSVERGUNNING, VERANDEREN VAN EEN TRIBUNE (CONSTRUCTIE) ABE LENSTRA BOULEVARD 19 HEERENVEEN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292</meta:user-defined>
    <meta:user-defined meta:name="OVERHEIDop.GmbID/DC.identifier">gmb-2024-138292</meta:user-defined>
    <meta:user-defined meta:name="OVERHEIDop.versieInformatie"/>
  </office:meta>
</office:document-meta>
</file>