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Noorddijk 100A, 1521 PE Wormerveer - het bouwen van een bedrijfsgebouw met bedrijfs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978  het bouwen van een bedrijfsgebouw met bedrijfswoning   op de locatie Noorddijk 100A, 1521 PE Wormerveer</text:p>
            <text:p text:style-name="common-al">Aanvraag ontvangen: 21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3780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80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80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978</meta:user-defined>
    <dc:language>nl</dc:language>
    <meta:user-defined meta:name="OVERHEIDop.locatietype/OVERHEIDop.gebiedsmarkering">Punt</meta:user-defined>
    <meta:user-defined meta:name="DC.title">Aanvraag omgevingsvergunning - Noorddijk 100A, 1521 PE Wormerveer - het bouwen van een bedrijfsgebouw met bedrijfswoning</meta:user-defined>
    <meta:user-defined meta:name="DCTERMS.W3CDTF/DCTERMS.available">2024-01-08</meta:user-defined>
    <meta:user-defined meta:name="DCTERMS.W3CDTF/OVERHEIDop.jaargang">2024</meta:user-defined>
    <meta:user-defined meta:name="OVERHEIDop.publicationIssue">13780</meta:user-defined>
    <meta:user-defined meta:name="OVERHEIDop.GmbID/DC.identifier">gmb-2024-13780</meta:user-defined>
    <meta:user-defined meta:name="OVERHEIDop.versieInformatie"/>
  </office:meta>
</office:document-meta>
</file>