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ouwen van een balkon aan de achterzijde op de eerste verdieping, Noordeindestraat 3 te Utrecht, HZ_WABO-23-4211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Noordeindestraat 3 te Utrecht</text:span>
          </text:p>
            <text:p text:style-name="common-al">HZ_WABO-23-42117</text:p>
            <text:p text:style-name="common-al">Toelichting: bouwen van een balkon aan de achterzijde op de eerste verdieping</text:p>
            <text:p text:style-name="common-al">Datum ontvangst aanvraag: 31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765</text:span><text:line-break/><text:date style:data-style-name="dag" text:fixed="true" text:date-value="2024-01-08"/><text:line-break/><text:date style:data-style-name="jaar" text:fixed="true" text:date-value="2024-0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765</text:span><text:date style:data-style-name="nicedate" text:fixed="true" text:date-value="2024-0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765</text:span><text:date style:data-style-name="nicedate" text:fixed="true" text:date-value="2024-0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bouwen van een balkon aan de achterzijde op de eerste verdieping, Noordeindestraat 3 te Utrecht, HZ_WABO-23-42117</meta:user-defined>
    <meta:user-defined meta:name="DCTERMS.W3CDTF/DCTERMS.available">2024-01-08</meta:user-defined>
    <meta:user-defined meta:name="DCTERMS.W3CDTF/OVERHEIDop.jaargang">2024</meta:user-defined>
    <meta:user-defined meta:name="OVERHEIDop.externeBijlage">Publiceerbaar-A|exb-2024-950</meta:user-defined>
    <meta:user-defined meta:name="OVERHEIDop.publicationIssue">13765</meta:user-defined>
    <meta:user-defined meta:name="OVERHEIDop.GmbID/DC.identifier">gmb-2024-13765</meta:user-defined>
    <meta:user-defined meta:name="OVERHEIDop.versieInformatie"/>
  </office:meta>
</office:document-meta>
</file>