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Rijksweg 19, 1871 PD Schoorl, het planologisch mogelijk maken van het bouwen van een bedrijfswoning, datum ontvangst 18 maart 2024 (Z2024-0000155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de aanvraag van de vergunning?</text:span>
          </text:p>
            <text:p text:style-name="common-al">Dan adviseren wij om het plan met de aanvrager te bespreken. U kunt ook bij ons de aanvraag van de vergunning bekijken en hierover vragen stel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137514</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514</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514</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4-00001555</meta:user-defined>
    <meta:user-defined meta:name="DCTERMS.abstract">Rijksweg 19, 1871 PD Schoorl, het planologisch mogelijk maken van het bouwen van een bedrijfswoning, datum ontvangst 18 maart 2024 (Z2024-00001555)</meta:user-defined>
    <dc:language>nl</dc:language>
    <meta:user-defined meta:name="OVERHEIDop.locatietype/OVERHEIDop.gebiedsmarkering">Vlak</meta:user-defined>
    <meta:user-defined meta:name="DC.title">Gemeente Bergen, ontvangen aanvraag omgevingsvergunning, Rijksweg 19, 1871 PD Schoorl, het planologisch mogelijk maken van het bouwen van een bedrijfswoning, datum ontvangst 18 maart 2024 (Z2024-00001555)</meta:user-defined>
    <meta:user-defined meta:name="DCTERMS.W3CDTF/DCTERMS.available">2024-03-28</meta:user-defined>
    <meta:user-defined meta:name="DCTERMS.W3CDTF/OVERHEIDop.jaargang">2024</meta:user-defined>
    <meta:user-defined meta:name="OVERHEIDop.publicationIssue">137514</meta:user-defined>
    <meta:user-defined meta:name="OVERHEIDop.GmbID/DC.identifier">gmb-2024-137514</meta:user-defined>
    <meta:user-defined meta:name="OVERHEIDop.versieInformatie"/>
  </office:meta>
</office:document-meta>
</file>