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1 maart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maart 2024 is een melding ontvangen waarvoor geen vergunningsplicht geldt voor de locatie Min. Ruys de Beerenbrouckstraat 9, 5104KD Dongen. De melding is geregistreerd onder zaaknummer Z2024-00000379. De melding betreft:</text:p>
            <text:p text:style-name="common-al">- verwijderen van asbesthoudende golf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37292</text:span><text:line-break/><text:date style:data-style-name="dag" text:fixed="true" text:date-value="2024-03-28"/><text:line-break/><text:date style:data-style-name="jaar" text:fixed="true" text:date-value="2024-03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292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7292</text:span><text:date style:data-style-name="nicedate" text:fixed="true" text:date-value="2024-03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2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379</meta:user-defined>
    <meta:user-defined meta:name="DCTERMS.abstract">Min. Ruys de Beerenbrouckstraat 9, 5104KD Dongen</meta:user-defined>
    <dc:language>nl</dc:language>
    <meta:user-defined meta:name="OVERHEIDop.locatietype/OVERHEIDop.gebiedsmarkering">Vlak</meta:user-defined>
    <meta:user-defined meta:name="DC.title">Ontvangst melding, : 21 maart 2024</meta:user-defined>
    <meta:user-defined meta:name="DCTERMS.W3CDTF/DCTERMS.available">2024-03-28</meta:user-defined>
    <meta:user-defined meta:name="DCTERMS.W3CDTF/OVERHEIDop.jaargang">2024</meta:user-defined>
    <meta:user-defined meta:name="OVERHEIDop.publicationIssue">137292</meta:user-defined>
    <meta:user-defined meta:name="OVERHEIDop.GmbID/DC.identifier">gmb-2024-137292</meta:user-defined>
    <meta:user-defined meta:name="OVERHEIDop.versieInformatie"/>
  </office:meta>
</office:document-meta>
</file>