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- Haaldersbroek 28, 1509 BN Zaandam - Tech. bouwact. - vergroten woning d.m.v. uitbouw en bouwen dakkapel achtergev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aanvraag voor een omgevingsvergunning hebben ontvangen:</text:p>
            <text:p text:style-name="common-al">
            
          </text:p>
            <text:p text:style-name="common-al">O2024029849 - Tech. bouwact. - vergroten woning d.m.v. uitbouw en bouwen dakkapel achtergevel op de locatie Haaldersbroek 28, 1509 BN Zaandam</text:p>
            <text:p text:style-name="common-al">Aanvraag ontvangen: 19-03-2024</text:p>
            <text:p text:style-name="common-al">
            
          </text:p>
            <text:p text:style-name="common-al">Ontvangen aanvragen voor omgevingsvergunningen moeten wij publiceren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kunt tegen aanvragen nog geen bezwaar maken. Dat is pas mogelijk nadat op de aanvraag is besloten. Hiervan vindt een afzonderlijke publicatie plaats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www.zaanstad.nl/mozard/!suite86.scherm0325?mPag=248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136851</text:span><text:line-break/><text:date style:data-style-name="dag" text:fixed="true" text:date-value="2024-03-27"/><text:line-break/><text:date style:data-style-name="jaar" text:fixed="true" text:date-value="2024-03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36851</text:span><text:date style:data-style-name="nicedate" text:fixed="true" text:date-value="2024-03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36851</text:span><text:date style:data-style-name="nicedate" text:fixed="true" text:date-value="2024-03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6/xml/MC-DRP-OmgevingsvergunningAanvraa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4029849</meta:user-defined>
    <dc:language>nl</dc:language>
    <meta:user-defined meta:name="OVERHEIDop.locatietype/OVERHEIDop.gebiedsmarkering">Punt</meta:user-defined>
    <meta:user-defined meta:name="DC.title">Aanvraag omgevingsvergunning - Haaldersbroek 28, 1509 BN Zaandam - Tech. bouwact. - vergroten woning d.m.v. uitbouw en bouwen dakkapel achtergevel</meta:user-defined>
    <meta:user-defined meta:name="DCTERMS.W3CDTF/DCTERMS.available">2024-03-27</meta:user-defined>
    <meta:user-defined meta:name="DCTERMS.W3CDTF/OVERHEIDop.jaargang">2024</meta:user-defined>
    <meta:user-defined meta:name="OVERHEIDop.publicationIssue">136851</meta:user-defined>
    <meta:user-defined meta:name="OVERHEIDop.GmbID/DC.identifier">gmb-2024-136851</meta:user-defined>
    <meta:user-defined meta:name="OVERHEIDop.versieInformatie"/>
  </office:meta>
</office:document-meta>
</file>