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lk (BAL00) K 1170: aanvraag omgevingsvergunning bouwen van een loods. (Z.78602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 Balk (BAL00) K 1170 </text:span>
          </text:p>
            <text:p text:style-name="common-al">Op 23-03-2024 is een omgevingsvergunning aangevraagd voor de Balk (BAL00) K 1170. De aanvraag omvat het bouwen van een loods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35526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526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526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786029</meta:user-defined>
    <dc:language>nl</dc:language>
    <meta:user-defined meta:name="OVERHEIDop.locatietype/OVERHEIDop.gebiedsmarkering">Perceel</meta:user-defined>
    <meta:user-defined meta:name="DC.title">Balk (BAL00) K 1170: aanvraag omgevingsvergunning bouwen van een loods. (Z.786029)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5526</meta:user-defined>
    <meta:user-defined meta:name="OVERHEIDop.GmbID/DC.identifier">gmb-2024-135526</meta:user-defined>
    <meta:user-defined meta:name="OVERHEIDop.versieInformatie"/>
  </office:meta>
</office:document-meta>
</file>