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chalets en trekkershutten, Ariënslaan 5 te Utrecht, HZ_WABO-23-4195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riënslaan 5 te Utrecht</text:span>
          </text:p>
            <text:p text:style-name="common-al">HZ_WABO-23-41950</text:p>
            <text:p text:style-name="common-al">Toelichting: het bouwen van chalets en trekkershutten</text:p>
            <text:p text:style-name="common-al">Datum ontvangst aanvraag: 28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541</text:span><text:line-break/><text:date style:data-style-name="dag" text:fixed="true" text:date-value="2024-01-05"/><text:line-break/><text:date style:data-style-name="jaar" text:fixed="true" text:date-value="2024-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541</text:span><text:date style:data-style-name="nicedate" text:fixed="true" text:date-value="2024-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541</text:span><text:date style:data-style-name="nicedate" text:fixed="true" text:date-value="2024-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Adres</meta:user-defined>
    <meta:user-defined meta:name="DC.title">Aanvraag omgevingsvergunning, het bouwen van chalets en trekkershutten, Ariënslaan 5 te Utrecht, HZ_WABO-23-41950</meta:user-defined>
    <meta:user-defined meta:name="DCTERMS.W3CDTF/DCTERMS.available">2024-01-05</meta:user-defined>
    <meta:user-defined meta:name="DCTERMS.W3CDTF/OVERHEIDop.jaargang">2024</meta:user-defined>
    <meta:user-defined meta:name="OVERHEIDop.externeBijlage">Publiceerbaar-A|exb-2024-893</meta:user-defined>
    <meta:user-defined meta:name="OVERHEIDop.publicationIssue">13541</meta:user-defined>
    <meta:user-defined meta:name="OVERHEIDop.GmbID/DC.identifier">gmb-2024-13541</meta:user-defined>
    <meta:user-defined meta:name="OVERHEIDop.versieInformatie"/>
  </office:meta>
</office:document-meta>
</file>