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reeds verleende vergunning de wijziging betreft het bouwen van 22 woningen in plaats van 13 woningen, Rijnvliet Oost 361 t/m 382, perceelnr. 2072, sectie T te Utrecht, HZ_WABO-23-420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ijnvliet Oost 361 t/m 382, perceelnr. 2072, sectie T te Utrecht</text:span>
          </text:p>
            <text:p text:style-name="common-al">HZ_WABO-23-42004</text:p>
            <text:p text:style-name="common-al">Toelichting: het wijzigen van een reeds verleende vergunning de wijziging betreft het bouwen van 22 woningen in plaats van 13 woningen</text:p>
            <text:p text:style-name="common-al">Datum ontvangst aanvraag: 28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33</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33</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33</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wijzigen van een reeds verleende vergunning de wijziging betreft het bouwen van 22 woningen in plaats van 13 woningen, Rijnvliet Oost 361 t/m 382, perceelnr. 2072, sectie T te Utrecht, HZ_WABO-23-42004</meta:user-defined>
    <meta:user-defined meta:name="DCTERMS.W3CDTF/DCTERMS.available">2024-01-05</meta:user-defined>
    <meta:user-defined meta:name="DCTERMS.W3CDTF/OVERHEIDop.jaargang">2024</meta:user-defined>
    <meta:user-defined meta:name="OVERHEIDop.externeBijlage">Publiceerbaar-A|exb-2024-890</meta:user-defined>
    <meta:user-defined meta:name="OVERHEIDop.publicationIssue">13533</meta:user-defined>
    <meta:user-defined meta:name="OVERHEIDop.GmbID/DC.identifier">gmb-2024-13533</meta:user-defined>
    <meta:user-defined meta:name="OVERHEIDop.versieInformatie"/>
  </office:meta>
</office:document-meta>
</file>