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leriusstraat 8, 2517 HR 's-Gravenhage, Valeriusstraat 10, 2517 H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door het vervangen van de kozijnen (legalisatie)</text:p>
            <text:p text:style-name="common-al"/>
            <text:p text:style-name="common-al">Ons kenmerk: VTH2024-0351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leriusstraat 8, 2517 HR 's-Gravenhage, Valeriusstraat 10, 2517 H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3-2024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35242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242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242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4-03512</meta:user-defined>
    <meta:user-defined meta:name="DCTERMS.abstract">het veranderen van de gevel van het pand door het vervangen van de kozijnen (legalisatie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Valeriusstraat 8, 2517 HR 's-Gravenhage, Valeriusstraat 10, 2517 HR 's-Gravenhage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5242</meta:user-defined>
    <meta:user-defined meta:name="OVERHEIDop.GmbID/DC.identifier">gmb-2024-135242</meta:user-defined>
    <meta:user-defined meta:name="OVERHEIDop.versieInformatie"/>
  </office:meta>
</office:document-meta>
</file>