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achterdakvlak, Willem Barentszstraat 110 te Utrecht,  HZ_WABO-23-416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 Barentszstraat 110 te Utrecht</text:p>
            <text:p text:style-name="common-al">HZ_WABO-23-41608</text:p>
            <text:p text:style-name="common-al">Toelichting: het bouwen van een dakkapel op het achterdakvlak</text:p>
            <text:p text:style-name="common-al">Datum besluit: 22 maart 2024</text:p>
            <text:p text:style-name="common-al">Startdatum bezwaartermijn: 23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3894</text:span><text:line-break/><text:date style:data-style-name="dag" text:fixed="true" text:date-value="2024-03-26"/><text:line-break/><text:date style:data-style-name="jaar" text:fixed="true" text:date-value="2024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3894</text:span><text:date style:data-style-name="nicedate" text:fixed="true" text:date-value="2024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3894</text:span><text:date style:data-style-name="nicedate" text:fixed="true" text:date-value="2024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achterdakvlak, Willem Barentszstraat 110 te Utrecht,  HZ_WABO-23-41608</meta:user-defined>
    <meta:user-defined meta:name="DCTERMS.W3CDTF/DCTERMS.available">2024-03-26</meta:user-defined>
    <meta:user-defined meta:name="DCTERMS.W3CDTF/OVERHEIDop.jaargang">2024</meta:user-defined>
    <meta:user-defined meta:name="OVERHEIDop.externeBijlage">ALG - publiceerbaar-A|exb-2024-12499</meta:user-defined>
    <meta:user-defined meta:name="OVERHEIDop.externeBijlage">Besluit omgevingsvergunning Publiceerbaar|exb-2024-12500</meta:user-defined>
    <meta:user-defined meta:name="OVERHEIDop.publicationIssue">133894</meta:user-defined>
    <meta:user-defined meta:name="OVERHEIDop.GmbID/DC.identifier">gmb-2024-133894</meta:user-defined>
    <meta:user-defined meta:name="OVERHEIDop.versieInformatie"/>
  </office:meta>
</office:document-meta>
</file>