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MGEVINGSVERGUNNINGSVRIJ BOUWEN – MOLENRIJNSELAAN 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ussenkopcur">Burgemeester en wethouders van Vught maken bekend, dat onderstaande aanvraag vergunningsvrij is. </text:p>
            <text:p text:style-name="tussenkopcur">- Molenrijnselaan 8 Vught, bouwen schuur, Z24 - 27575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32120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120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120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OMGEVINGSVERGUNNINGSVRIJ BOUWEN – MOLENRIJNSELAAN 8 VUGHT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2120</meta:user-defined>
    <meta:user-defined meta:name="OVERHEIDop.GmbID/DC.identifier">gmb-2024-132120</meta:user-defined>
    <meta:user-defined meta:name="OVERHEIDop.versieInformatie"/>
  </office:meta>
</office:document-meta>
</file>