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BOUWEN – AVONDUUR KAVEL 6B HELVOIRT (PERCEEL D 6067)</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hebben verleend:</text:p>
            <text:p text:style-name="common-al"/>
            <text:p text:style-name="common-al">- Avonduur Kavel 6b Helvoirt (perceel D 6067), nieuwbouw tweekapper aanleggen inrit, Z23 - 271692.</text:p>
            <text:p text:style-name="common-al"/>
            <text:p text:style-name="common-al">De vergunning is verzonden op 19 maart 2024.</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common-al"/>
            <text:p text:style-name="common-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132078</text:span><text:line-break/><text:date style:data-style-name="dag" text:fixed="true" text:date-value="2024-03-27"/><text:line-break/><text:date style:data-style-name="jaar" text:fixed="true" text:date-value="2024-03-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2078</text:span><text:date style:data-style-name="nicedate" text:fixed="true" text:date-value="2024-03-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2078</text:span><text:date style:data-style-name="nicedate" text:fixed="true" text:date-value="2024-03-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8/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Perceel</meta:user-defined>
    <meta:user-defined meta:name="DC.title">GEMEENTE VUGHT – VERLEENDE OMGEVINGSVERGUNNING BOUWEN – AVONDUUR KAVEL 6B HELVOIRT (PERCEEL D 6067)</meta:user-defined>
    <meta:user-defined meta:name="DCTERMS.W3CDTF/DCTERMS.available">2024-03-27</meta:user-defined>
    <meta:user-defined meta:name="DCTERMS.W3CDTF/OVERHEIDop.jaargang">2024</meta:user-defined>
    <meta:user-defined meta:name="OVERHEIDop.publicationIssue">132078</meta:user-defined>
    <meta:user-defined meta:name="OVERHEIDop.GmbID/DC.identifier">gmb-2024-132078</meta:user-defined>
    <meta:user-defined meta:name="OVERHEIDop.versieInformatie"/>
  </office:meta>
</office:document-meta>
</file>