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E AANLEG VAN EEN PARKEERTERREIN, MOLENPLEIN (ZUIDKAN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de aanleg van een parkeerterrein op het perceel molenplein (zuidkant) te Heerenveen  </text:p>
            <text:p text:style-name="common-al">(21 maart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1817</text:span><text:line-break/><text:date style:data-style-name="dag" text:fixed="true" text:date-value="2024-03-25"/><text:line-break/><text:date style:data-style-name="jaar" text:fixed="true" text:date-value="2024-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817</text:span><text:date style:data-style-name="nicedate" text:fixed="true" text:date-value="2024-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817</text:span><text:date style:data-style-name="nicedate" text:fixed="true" text:date-value="2024-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DE AANLEG VAN EEN PARKEERTERREIN, MOLENPLEIN (ZUIDKANT) HEERENVEEN</meta:user-defined>
    <meta:user-defined meta:name="DCTERMS.W3CDTF/DCTERMS.available">2024-03-25</meta:user-defined>
    <meta:user-defined meta:name="DCTERMS.W3CDTF/OVERHEIDop.jaargang">2024</meta:user-defined>
    <meta:user-defined meta:name="OVERHEIDop.publicationIssue">131817</meta:user-defined>
    <meta:user-defined meta:name="OVERHEIDop.GmbID/DC.identifier">gmb-2024-131817</meta:user-defined>
    <meta:user-defined meta:name="OVERHEIDop.versieInformatie"/>
  </office:meta>
</office:document-meta>
</file>