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vergunning - het bouwen van appartementengebouw met 22 een- en tweekamerappartementen - 4E2B (Europakwartier west), 4E2b-EKW4131, Kroatieka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1312</text:p>
            <text:p text:style-name="common-al">
            <text:span text:style-name="nadrukvet">Soort aanvraag:</text:span> aanvraag 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maart 2024</text:p>
            <text:p text:style-name="common-al">
            <text:span text:style-name="nadrukvet">Omschrijving:</text:span> het bouwen van appartementengebouw met 22 een- en tweekamerappartementen</text:p>
            <text:p text:style-name="common-al">
            <text:span text:style-name="nadrukvet">Locatie:</text:span> 4E2B (Europakwartier west), 4E2b-EKW4131, Kroatiekade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31646</text:span><text:line-break/><text:date style:data-style-name="dag" text:fixed="true" text:date-value="2024-03-25"/><text:line-break/><text:date style:data-style-name="jaar" text:fixed="true" text:date-value="2024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646</text:span><text:date style:data-style-name="nicedate" text:fixed="true" text:date-value="2024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646</text:span><text:date style:data-style-name="nicedate" text:fixed="true" text:date-value="2024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1312</meta:user-defined>
    <meta:user-defined meta:name="DCTERMS.abstract">Gemeente Almere - aanvraag vergunning - het bouwen van appartementengebouw met 22 een- en tweekamerappartementen - 4E2B (Europakwartier west), 4E2b-EKW4131, Kroatiekade</meta:user-defined>
    <dc:language>nl</dc:language>
    <meta:user-defined meta:name="OVERHEIDop.locatietype/OVERHEIDop.gebiedsmarkering">Punt</meta:user-defined>
    <meta:user-defined meta:name="DC.title">Gemeente Almere - aanvraag vergunning - het bouwen van appartementengebouw met 22 een- en tweekamerappartementen - 4E2B (Europakwartier west), 4E2b-EKW4131, Kroatiekade</meta:user-defined>
    <meta:user-defined meta:name="DCTERMS.W3CDTF/DCTERMS.available">2024-03-25</meta:user-defined>
    <meta:user-defined meta:name="DCTERMS.W3CDTF/OVERHEIDop.jaargang">2024</meta:user-defined>
    <meta:user-defined meta:name="OVERHEIDop.publicationIssue">131646</meta:user-defined>
    <meta:user-defined meta:name="OVERHEIDop.GmbID/DC.identifier">gmb-2024-131646</meta:user-defined>
    <meta:user-defined meta:name="OVERHEIDop.versieInformatie"/>
  </office:meta>
</office:document-meta>
</file>