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VERGROTEN VAN EEN WONING EN HET CREEREN VAN EEN WELNESS RUIMTE, COMMANDEURSTRAAT 46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vergroten van een woning en het creëren van een welness ruimte op het perceel Commandeurstraat 46, 8442 AV Heerenveen (20-03-2024). </text:p>
            <text:p text:style-name="common-al">
            
          </text:p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31554</text:span><text:line-break/><text:date style:data-style-name="dag" text:fixed="true" text:date-value="2024-03-25"/><text:line-break/><text:date style:data-style-name="jaar" text:fixed="true" text:date-value="2024-03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31554</text:span><text:date style:data-style-name="nicedate" text:fixed="true" text:date-value="2024-03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31554</text:span><text:date style:data-style-name="nicedate" text:fixed="true" text:date-value="2024-03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6/xml/MC-DRP-OmgevingsvergunningAanvraag-3Pas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.24.430131</meta:user-defined>
    <dc:language>nl</dc:language>
    <meta:user-defined meta:name="OVERHEIDop.locatietype/OVERHEIDop.gebiedsmarkering">Punt</meta:user-defined>
    <meta:user-defined meta:name="DC.title">AANVRAAG OMGEVINGSVERGUNNING, VERGROTEN VAN EEN WONING EN HET CREEREN VAN EEN WELNESS RUIMTE, COMMANDEURSTRAAT 46 HEERENVEEN</meta:user-defined>
    <meta:user-defined meta:name="DCTERMS.W3CDTF/DCTERMS.available">2024-03-25</meta:user-defined>
    <meta:user-defined meta:name="DCTERMS.W3CDTF/OVERHEIDop.jaargang">2024</meta:user-defined>
    <meta:user-defined meta:name="OVERHEIDop.publicationIssue">131554</meta:user-defined>
    <meta:user-defined meta:name="OVERHEIDop.GmbID/DC.identifier">gmb-2024-131554</meta:user-defined>
    <meta:user-defined meta:name="OVERHEIDop.versieInformatie"/>
  </office:meta>
</office:document-meta>
</file>