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SCHOOLGEBOUW EN KINDERDAGVERBLIJF, JOL 3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schoolgebouw en kinderdagverblijf op het perceel Jol 38, 8446 EZ Heerenveen (20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9816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81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81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0014</meta:user-defined>
    <dc:language>nl</dc:language>
    <meta:user-defined meta:name="OVERHEIDop.locatietype/OVERHEIDop.gebiedsmarkering">Punt</meta:user-defined>
    <meta:user-defined meta:name="DC.title">AANVRAAG OMGEVINGSVERGUNNING, VERGROTEN EN VERANDEREN VAN EEN SCHOOLGEBOUW EN KINDERDAGVERBLIJF, JOL 38 HEERENVEEN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9816</meta:user-defined>
    <meta:user-defined meta:name="OVERHEIDop.GmbID/DC.identifier">gmb-2024-129816</meta:user-defined>
    <meta:user-defined meta:name="OVERHEIDop.versieInformatie"/>
  </office:meta>
</office:document-meta>
</file>