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 van de woning, Burg vd Voort v Zijpln 42 te Utrecht,  HZ_WABO-23-3907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 vd Voort v Zijpln 42 te Utrecht</text:p>
            <text:p text:style-name="common-al">HZ_WABO-23-39071</text:p>
            <text:p text:style-name="common-al">Toelichting: het bouwen van een dakkapel op het voordakvlak van de woning</text:p>
            <text:p text:style-name="common-al">Datum besluit: 20 maart 2024</text:p>
            <text:p text:style-name="common-al">Startdatum bezwaartermijn: 21 maart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9812</text:span><text:line-break/><text:date style:data-style-name="dag" text:fixed="true" text:date-value="2024-03-22"/><text:line-break/><text:date style:data-style-name="jaar" text:fixed="true" text:date-value="2024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9812</text:span><text:date style:data-style-name="nicedate" text:fixed="true" text:date-value="2024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9812</text:span><text:date style:data-style-name="nicedate" text:fixed="true" text:date-value="2024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 van de woning, Burg vd Voort v Zijpln 42 te Utrecht,  HZ_WABO-23-39071</meta:user-defined>
    <meta:user-defined meta:name="DCTERMS.W3CDTF/DCTERMS.available">2024-03-22</meta:user-defined>
    <meta:user-defined meta:name="DCTERMS.W3CDTF/OVERHEIDop.jaargang">2024</meta:user-defined>
    <meta:user-defined meta:name="OVERHEIDop.externeBijlage">Besluit omgevingsvergunning publiceerbaar|exb-2024-12136</meta:user-defined>
    <meta:user-defined meta:name="OVERHEIDop.externeBijlage">ALG - Publiceerbaar-A|exb-2024-12137</meta:user-defined>
    <meta:user-defined meta:name="OVERHEIDop.publicationIssue">129812</meta:user-defined>
    <meta:user-defined meta:name="OVERHEIDop.GmbID/DC.identifier">gmb-2024-129812</meta:user-defined>
    <meta:user-defined meta:name="OVERHEIDop.versieInformatie"/>
  </office:meta>
</office:document-meta>
</file>