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Zeemansstraat 73, 1506 CT Zaandam - het bouwen van een dakkapel op de re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662 - het bouwen van een dakkapel op de rechterzijde van de woning -  - op de locatie Zeemansstraat 73, 1506 CT Zaandam</text:p>
            <text:p text:style-name="common-al">Aanvraag ontvangen: 13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28986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98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98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662</meta:user-defined>
    <dc:language>nl</dc:language>
    <meta:user-defined meta:name="OVERHEIDop.locatietype/OVERHEIDop.gebiedsmarkering">Punt</meta:user-defined>
    <meta:user-defined meta:name="DC.title">Aanvraag omgevingsvergunning - Zeemansstraat 73, 1506 CT Zaandam - het bouwen van een dakkapel op de rechterzijde van de woning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8986</meta:user-defined>
    <meta:user-defined meta:name="OVERHEIDop.GmbID/DC.identifier">gmb-2024-128986</meta:user-defined>
    <meta:user-defined meta:name="OVERHEIDop.versieInformatie"/>
  </office:meta>
</office:document-meta>
</file>