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bedrijfsgebouw met kantoren, het aanbrengen van reclame en het realiseren van een inrit, Ien Dalessingel 3 te Utrecht,  HZ_WABO-23-4159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en Dalessingel 3 te Utrecht</text:p>
            <text:p text:style-name="common-al">HZ_WABO-23-41594</text:p>
            <text:p text:style-name="common-al">Toelichting: het bouwen van een bedrijfsgebouw met kantoren, het aanbrengen van reclame en het realiseren van een inrit</text:p>
            <text:p text:style-name="common-al">Datum besluit: 19 maart 2024</text:p>
            <text:p text:style-name="common-al">Startdatum bezwaartermijn: 20 maart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28983</text:span><text:line-break/><text:date style:data-style-name="dag" text:fixed="true" text:date-value="2024-03-22"/><text:line-break/><text:date style:data-style-name="jaar" text:fixed="true" text:date-value="2024-03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8983</text:span><text:date style:data-style-name="nicedate" text:fixed="true" text:date-value="2024-03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8983</text:span><text:date style:data-style-name="nicedate" text:fixed="true" text:date-value="2024-03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eclame</meta:user-defined>
    <meta:user-defined meta:name="OVERHEIDop.ActiviteitOmgevingsvergunning/OVERHEIDop.activiteit">uitweg en inrit</meta:user-defined>
    <meta:user-defined meta:name="OVERHEIDop.referentienummer">Aangemaakt met Squit 20/20 Publiceren</meta:user-defined>
    <dc:language>nl</dc:language>
    <meta:user-defined meta:name="OVERHEIDop.locatietype/OVERHEIDop.gebiedsmarkering">Punt</meta:user-defined>
    <meta:user-defined meta:name="DC.title">Afgehandelde omgevingsvergunning, het bouwen van een bedrijfsgebouw met kantoren, het aanbrengen van reclame en het realiseren van een inrit, Ien Dalessingel 3 te Utrecht,  HZ_WABO-23-41594</meta:user-defined>
    <meta:user-defined meta:name="DCTERMS.W3CDTF/DCTERMS.available">2024-03-22</meta:user-defined>
    <meta:user-defined meta:name="DCTERMS.W3CDTF/OVERHEIDop.jaargang">2024</meta:user-defined>
    <meta:user-defined meta:name="OVERHEIDop.externeBijlage">Publiceerbaar-A|exb-2024-12079</meta:user-defined>
    <meta:user-defined meta:name="OVERHEIDop.externeBijlage">Besluit omgevingsvergunning publiceerbaar|exb-2024-12080</meta:user-defined>
    <meta:user-defined meta:name="OVERHEIDop.publicationIssue">128983</meta:user-defined>
    <meta:user-defined meta:name="OVERHEIDop.GmbID/DC.identifier">gmb-2024-128983</meta:user-defined>
    <meta:user-defined meta:name="OVERHEIDop.versieInformatie"/>
  </office:meta>
</office:document-meta>
</file>