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, Poortwachterslaan 3, Vleuten, kad. perceelnr. 1133, sectie D te vleuten,  HZ_WABO-23-413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oortwachterslaan 3, Vleuten, kad. perceelnr. 1133, sectie D te vleuten</text:p>
            <text:p text:style-name="common-al">HZ_WABO-23-41390</text:p>
            <text:p text:style-name="common-al">Toelichting: het bouwen van een woning</text:p>
            <text:p text:style-name="common-al">Datum besluit: 18 maart 2024</text:p>
            <text:p text:style-name="common-al">Startdatum bezwaartermijn: 20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8352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352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352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woning, Poortwachterslaan 3, Vleuten, kad. perceelnr. 1133, sectie D te vleuten,  HZ_WABO-23-41390</meta:user-defined>
    <meta:user-defined meta:name="DCTERMS.W3CDTF/DCTERMS.available">2024-03-22</meta:user-defined>
    <meta:user-defined meta:name="DCTERMS.W3CDTF/OVERHEIDop.jaargang">2024</meta:user-defined>
    <meta:user-defined meta:name="OVERHEIDop.externeBijlage">Publiceerbaar-A|exb-2024-12027</meta:user-defined>
    <meta:user-defined meta:name="OVERHEIDop.externeBijlage">Besluit omgevingsvergunning publiceerbaar|exb-2024-12028</meta:user-defined>
    <meta:user-defined meta:name="OVERHEIDop.publicationIssue">128352</meta:user-defined>
    <meta:user-defined meta:name="OVERHEIDop.GmbID/DC.identifier">gmb-2024-128352</meta:user-defined>
    <meta:user-defined meta:name="OVERHEIDop.versieInformatie"/>
  </office:meta>
</office:document-meta>
</file>