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een woning (KZ58) - Verzoeklocatie 2024031901021, Oostindischewijk in Leek</text:p>
      <text:section text:name="zakelijke-mededeling_id1-3-2" text:style-name="zakelijke-mededeling">
        <text:section text:name="zakelijke-mededeling-tekst_id1-3-2-1" text:style-name="zakelijke-mededeling-tekst">
          <text:section text:name="tekst_id1-3-2-1-1" text:style-name="tekst">
            <text:p text:style-name="common-al">Op 19 maart 024 heeft de gemeente Westerkwartier een aanvraag ontvangen voor het bouwen van een woning (KZ58) op locatie nabij Oostindischewijk in Leek. De aanvraag is geregistreerd onder zaaknummer 2024005500. De aanvraag betreft:</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27492</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492</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492</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5500</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bouwen van een woning (KZ58) - Verzoeklocatie 2024031901021, Oostindischewijk in Leek</meta:user-defined>
    <meta:user-defined meta:name="DCTERMS.W3CDTF/DCTERMS.available">2024-03-21</meta:user-defined>
    <meta:user-defined meta:name="DCTERMS.W3CDTF/OVERHEIDop.jaargang">2024</meta:user-defined>
    <meta:user-defined meta:name="OVERHEIDop.publicationIssue">127492</meta:user-defined>
    <meta:user-defined meta:name="OVERHEIDop.GmbID/DC.identifier">gmb-2024-127492</meta:user-defined>
    <meta:user-defined meta:name="OVERHEIDop.versieInformatie"/>
  </office:meta>
</office:document-meta>
</file>