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splitsen van een bovenwoning en het bouwen van dakkapellen op het voordakvlak en het achterdakvlak, Jan van Scorelstraat 12 te Utrecht, HZ_WABO-23-4177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Jan van Scorelstraat 12 te Utrecht</text:span>
          </text:p>
            <text:p text:style-name="common-al">HZ_WABO-23-41772</text:p>
            <text:p text:style-name="common-al">Toelichting: het splitsen van een bovenwoning en het bouwen van dakkapellen op het voordakvlak en het achterdakvlak</text:p>
            <text:p text:style-name="common-al">Datum ontvangst aanvraag: 22 dec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2680</text:span><text:line-break/><text:date style:data-style-name="dag" text:fixed="true" text:date-value="2024-01-05"/><text:line-break/><text:date style:data-style-name="jaar" text:fixed="true" text:date-value="2024-01-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680</text:span><text:date style:data-style-name="nicedate" text:fixed="true" text:date-value="2024-01-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680</text:span><text:date style:data-style-name="nicedate" text:fixed="true" text:date-value="2024-01-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splitsen van een bovenwoning en het bouwen van dakkapellen op het voordakvlak en het achterdakvlak, Jan van Scorelstraat 12 te Utrecht, HZ_WABO-23-41772</meta:user-defined>
    <meta:user-defined meta:name="DCTERMS.W3CDTF/DCTERMS.available">2024-01-05</meta:user-defined>
    <meta:user-defined meta:name="DCTERMS.W3CDTF/OVERHEIDop.jaargang">2024</meta:user-defined>
    <meta:user-defined meta:name="OVERHEIDop.externeBijlage">Publiceerbaar-A|exb-2024-824</meta:user-defined>
    <meta:user-defined meta:name="OVERHEIDop.publicationIssue">12680</meta:user-defined>
    <meta:user-defined meta:name="OVERHEIDop.GmbID/DC.identifier">gmb-2024-12680</meta:user-defined>
    <meta:user-defined meta:name="OVERHEIDop.versieInformatie"/>
  </office:meta>
</office:document-meta>
</file>