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BEDRIJFSVERZAMELGEBOUW, JAGTLUSTWEG 3 1 TOT EN MET 3 12 (DOORLOPEND)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drijfsverzamelgebouw op het perceel jagtlustweg 3  1 tot en met 3  12 (doorlopend) te heerenveen  </text:p>
            <text:p text:style-name="common-al">(19 maart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6654</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654</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654</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HET BOUWEN VAN EEN BEDRIJFSVERZAMELGEBOUW, JAGTLUSTWEG 3 1 TOT EN MET 3 12 (DOORLOPEND) HEERENVEEN</meta:user-defined>
    <meta:user-defined meta:name="DCTERMS.W3CDTF/DCTERMS.available">2024-03-21</meta:user-defined>
    <meta:user-defined meta:name="DCTERMS.W3CDTF/OVERHEIDop.jaargang">2024</meta:user-defined>
    <meta:user-defined meta:name="OVERHEIDop.publicationIssue">126654</meta:user-defined>
    <meta:user-defined meta:name="OVERHEIDop.GmbID/DC.identifier">gmb-2024-126654</meta:user-defined>
    <meta:user-defined meta:name="OVERHEIDop.versieInformatie"/>
  </office:meta>
</office:document-meta>
</file>