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achterzijde en het dichtbouwen van het balkon, Galgenraklaan 15, 3544TN Utrecht,  GU-Z2024-00011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lgenraklaan 15, 3544TN Utrecht</text:p>
            <text:p text:style-name="common-al">GU-Z2024-0001179</text:p>
            <text:p text:style-name="common-al">Toelichting: het bouwen van een aanbouw aan de achterzijde en het dichtbouwen van het balkon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6133</text:span><text:line-break/><text:date style:data-style-name="dag" text:fixed="true" text:date-value="2024-03-21"/><text:line-break/><text:date style:data-style-name="jaar" text:fixed="true" text:date-value="2024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133</text:span><text:date style:data-style-name="nicedate" text:fixed="true" text:date-value="2024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133</text:span><text:date style:data-style-name="nicedate" text:fixed="true" text:date-value="2024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179</meta:user-defined>
    <meta:user-defined meta:name="DCTERMS.abstract">Verlenging beslistermijn omgevingsvergunning, het bouwen van een aanbouw aan de achterzijde en het dichtbouwen van het balkon, Galgenraklaan 15, 3544TN Utrecht,  GU-Z2024-0001179</meta:user-defined>
    <dc:language>nl</dc:language>
    <meta:user-defined meta:name="OVERHEIDop.locatietype/OVERHEIDop.gebiedsmarkering">Vlak</meta:user-defined>
    <meta:user-defined meta:name="DC.title">Verlenging beslistermijn omgevingsvergunning, het bouwen van een aanbouw aan de achterzijde en het dichtbouwen van het balkon, Galgenraklaan 15, 3544TN Utrecht,  GU-Z2024-0001179</meta:user-defined>
    <meta:user-defined meta:name="DCTERMS.W3CDTF/DCTERMS.available">2024-03-21</meta:user-defined>
    <meta:user-defined meta:name="DCTERMS.W3CDTF/OVERHEIDop.jaargang">2024</meta:user-defined>
    <meta:user-defined meta:name="OVERHEIDop.publicationIssue">126133</meta:user-defined>
    <meta:user-defined meta:name="OVERHEIDop.GmbID/DC.identifier">gmb-2024-126133</meta:user-defined>
    <meta:user-defined meta:name="OVERHEIDop.versieInformatie"/>
  </office:meta>
</office:document-meta>
</file>