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 en het achterdakvlak, Jerome Kernplantsoen 81, 3543DJ Utrecht,  GU-Z2024-00010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erome Kernplantsoen 81, 3543DJ Utrecht</text:p>
            <text:p text:style-name="common-al">GU-Z2024-0001056</text:p>
            <text:p text:style-name="common-al">Toelichting: het bouwen van een dakkapel op het voordakvlak en het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6111</text:span><text:line-break/><text:date style:data-style-name="dag" text:fixed="true" text:date-value="2024-03-21"/><text:line-break/><text:date style:data-style-name="jaar" text:fixed="true" text:date-value="2024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111</text:span><text:date style:data-style-name="nicedate" text:fixed="true" text:date-value="2024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111</text:span><text:date style:data-style-name="nicedate" text:fixed="true" text:date-value="2024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056</meta:user-defined>
    <meta:user-defined meta:name="DCTERMS.abstract">Verlenging beslistermijn omgevingsvergunning, het bouwen van een dakkapel op het voordakvlak en het achterdakvlak, Jerome Kernplantsoen 81, 3543DJ Utrecht,  GU-Z2024-0001056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vlak en het achterdakvlak, Jerome Kernplantsoen 81, 3543DJ Utrecht,  GU-Z2024-0001056</meta:user-defined>
    <meta:user-defined meta:name="DCTERMS.W3CDTF/DCTERMS.available">2024-03-21</meta:user-defined>
    <meta:user-defined meta:name="DCTERMS.W3CDTF/OVERHEIDop.jaargang">2024</meta:user-defined>
    <meta:user-defined meta:name="OVERHEIDop.publicationIssue">126111</meta:user-defined>
    <meta:user-defined meta:name="OVERHEIDop.GmbID/DC.identifier">gmb-2024-126111</meta:user-defined>
    <meta:user-defined meta:name="OVERHEIDop.versieInformatie"/>
  </office:meta>
</office:document-meta>
</file>