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Beta en Gamma gebouw, Kunst en Cultuurgebouw, Sportzaal en aanbr. Wadi's op het perceel Hugo de Grootlaan 25, 3818 TA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Beta en Gamma gebouw, Kunst en Cultuurgebouw, Sportzaal en aanbrengen Wadi's op het perceel Hugo de Grootlaan 25, 3818 TA Amersfoort</text:span>
          </text:p>
            <text:p text:style-name="common-al">De Gemeente Amersfoort heeft op 18-03-2024  een omgevingsvergunning verleend voor het bouwen van het Beta en Gamma gebouw, Kunst en Cultuurgebouw, Sportzaal en aanbrengen Wadi's op het perceel Hugo de Grootlaan 25, 3818 TA Amersfoort, met kenmerk CLZ-00006595.</text:p>
            <text:p text:style-name="common-al">
            
          </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8-03-2024 verstuurd. Richt het bezwaarschrift aan: Burgemeester en wethouders van Amersfoort, Postbus 4000, 3800 EA Amersfoort.</text:p>
            <text:p text:style-name="common-al">
            
          </text:p>
            <text:p text:style-name="common-al">
            
          </text:p>
            <text:p text:style-name="common-al">Meer informatie over het maken van bezwaar staat op <text:a xlink:href="www.amersfoort.nl/bezwaar"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125711</text:span><text:line-break/><text:date style:data-style-name="dag" text:fixed="true" text:date-value="2024-03-20"/><text:line-break/><text:date style:data-style-name="jaar" text:fixed="true" text:date-value="2024-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5711</text:span><text:date style:data-style-name="nicedate" text:fixed="true" text:date-value="2024-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5711</text:span><text:date style:data-style-name="nicedate" text:fixed="true" text:date-value="2024-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6595</meta:user-defined>
    <dc:language>nl</dc:language>
    <meta:user-defined meta:name="OVERHEIDop.locatietype/OVERHEIDop.gebiedsmarkering">Punt</meta:user-defined>
    <meta:user-defined meta:name="DC.title">Verleende omgevingsvergunning voor het bouwen Beta en Gamma gebouw, Kunst en Cultuurgebouw, Sportzaal en aanbr. Wadi's op het perceel Hugo de Grootlaan 25, 3818 TA Amersfoort</meta:user-defined>
    <meta:user-defined meta:name="DCTERMS.W3CDTF/DCTERMS.available">2024-03-20</meta:user-defined>
    <meta:user-defined meta:name="DCTERMS.W3CDTF/OVERHEIDop.jaargang">2024</meta:user-defined>
    <meta:user-defined meta:name="OVERHEIDop.publicationIssue">125711</meta:user-defined>
    <meta:user-defined meta:name="OVERHEIDop.GmbID/DC.identifier">gmb-2024-125711</meta:user-defined>
    <meta:user-defined meta:name="OVERHEIDop.versieInformatie"/>
  </office:meta>
</office:document-meta>
</file>