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Stanleylaan 112 te Utrecht,  HZ_WABO-23-405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nleylaan 112 te Utrecht</text:p>
            <text:p text:style-name="common-al">HZ_WABO-23-40564</text:p>
            <text:p text:style-name="common-al">Toelichting: het bouwen van een dakopbouw op de woning</text:p>
            <text:p text:style-name="common-al">Datum besluit: 15 maart 2024</text:p>
            <text:p text:style-name="common-al">Startdatum bezwaartermijn: 19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5537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5537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5537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Stanleylaan 112 te Utrecht,  HZ_WABO-23-40564</meta:user-defined>
    <meta:user-defined meta:name="DCTERMS.W3CDTF/DCTERMS.available">2024-03-20</meta:user-defined>
    <meta:user-defined meta:name="DCTERMS.W3CDTF/OVERHEIDop.jaargang">2024</meta:user-defined>
    <meta:user-defined meta:name="OVERHEIDop.externeBijlage">Publiceerbaar-A|exb-2024-11692</meta:user-defined>
    <meta:user-defined meta:name="OVERHEIDop.externeBijlage">Besluit omgevingsvergunning Publiceerbaar|exb-2024-11693</meta:user-defined>
    <meta:user-defined meta:name="OVERHEIDop.publicationIssue">125537</meta:user-defined>
    <meta:user-defined meta:name="OVERHEIDop.GmbID/DC.identifier">gmb-2024-125537</meta:user-defined>
    <meta:user-defined meta:name="OVERHEIDop.versieInformatie"/>
  </office:meta>
</office:document-meta>
</file>