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26 woningen op de percelen De Velden F10, Pyreneeën 51 t/m 65 (oneven), Sierra Nevada 1 t/m 15 (oneven), Snowy Mountains 5 t/m 23 (one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26 woningen op de percelen De Velden F10, Pyreneeën 51 t/m 65 (oneven), Sierra Nevada 1 t/m 15 (oneven), Snowy Mountains	5 t/m 23 (oneven)</text:span>
          </text:p>
            <text:p text:style-name="common-al">De Gemeente Amersfoort heeft op 18-03-2024  een omgevingsvergunning verleend voor het bouwen van 26 woningen op het perceel De Velden F10, Pyreneeën 51 t/m 65 (oneven), Sierra Nevada 1 t/m 15 (oneven), Snowy Mountains	5 t/m 23 (oneven), met kenmerk CLZ-00007630.</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3-2024 verstuurd. Richt het bezwaarschrift aan: Burgemeester en wethouders van Amersfoort, Postbus 4000, 3800 EA Amersfoort.</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24993</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993</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993</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30</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omgevingsvergunning voor het bouwen van 26 woningen op de percelen De Velden F10, Pyreneeën 51 t/m 65 (oneven), Sierra Nevada 1 t/m 15 (oneven), Snowy Mountains 5 t/m 23 (oneven)</meta:user-defined>
    <meta:user-defined meta:name="DCTERMS.W3CDTF/DCTERMS.available">2024-03-20</meta:user-defined>
    <meta:user-defined meta:name="DCTERMS.W3CDTF/OVERHEIDop.jaargang">2024</meta:user-defined>
    <meta:user-defined meta:name="OVERHEIDop.publicationIssue">124993</meta:user-defined>
    <meta:user-defined meta:name="OVERHEIDop.GmbID/DC.identifier">gmb-2024-124993</meta:user-defined>
    <meta:user-defined meta:name="OVERHEIDop.versieInformatie"/>
  </office:meta>
</office:document-meta>
</file>