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Brabantsestraat 22, 8312AA Creil: het bouwen van een kantoor voor het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maart 2024 is een Omgevingsvergunning verleend voor deze locatie. Het gaat om het bouwen van een kantoor voor het bedrijfspand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124956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956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956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760</meta:user-defined>
    <meta:user-defined meta:name="DCTERMS.abstract">Brabantsestraat 22, 8312AA Creil: Omgevingsvergunning 18 maart 2024 het bouwen van een kantoor voor het bedrijfspand</meta:user-defined>
    <dc:language>nl</dc:language>
    <meta:user-defined meta:name="OVERHEIDop.locatietype/OVERHEIDop.gebiedsmarkering">Punt</meta:user-defined>
    <meta:user-defined meta:name="DC.title">Besluit omgevingsvergunning Brabantsestraat 22, 8312AA Creil: het bouwen van een kantoor voor het bedrijfspand</meta:user-defined>
    <meta:user-defined meta:name="DCTERMS.W3CDTF/DCTERMS.available">2024-03-20</meta:user-defined>
    <meta:user-defined meta:name="DCTERMS.W3CDTF/OVERHEIDop.jaargang">2024</meta:user-defined>
    <meta:user-defined meta:name="OVERHEIDop.publicationIssue">124956</meta:user-defined>
    <meta:user-defined meta:name="OVERHEIDop.GmbID/DC.identifier">gmb-2024-124956</meta:user-defined>
    <meta:user-defined meta:name="OVERHEIDop.versieInformatie"/>
  </office:meta>
</office:document-meta>
</file>