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enbare hoorzitting commissie bezwaarschriften gemeente Heerenveen 25 maart 2024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19.25 uur hoorzitting over het bezwaarschrift inzake het opleggen van een last onder bestuursdwang om een met regelgeving strijdige situatie wat betreft een duivenopvang te beëindigen binnen 4 weken na de datum van het besluit</text:p>
            <text:p text:style-name="al"/>
            <text:p text:style-name="al">20.00 uur hoorzitting over het bezwaarschrift inzake de omgevingsvergunning voor de afwijzing van het verzoek om handhaving tegen het bouwen over de erfgrens</text:p>
            <text:p text:style-name="al"/>
            <text:p text:style-name="al">20.25 uur hoorzitting over de bezwaarschriften inzake de besluiten over de opgelegde lasten onder dwangsom in verband met kamergewijze verhuur en gebruik pand in verband met constructieve werkzaamheden zonder omgevingsvergunning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label"/> </text:p>
            <text:p text:style-name="al"/>
            <text:p text:style-name="al">U kunt als toehoorder bij deze hoorzittingen aanwezig zijn door u te melden via bezwaar@heerenveen.nl. Hoorzittingen kunnen door omstandigheden niet doorgaan. De tijdstippen en deze datum zijn onder voorbehoud.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24404</text:span><text:line-break/><text:date style:data-style-name="dag" text:fixed="true" text:date-value="2024-03-20"/><text:line-break/><text:date style:data-style-name="jaar" text:fixed="true" text:date-value="2024-03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4404</text:span><text:date style:data-style-name="nicedate" text:fixed="true" text:date-value="2024-03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4404</text:span><text:date style:data-style-name="nicedate" text:fixed="true" text:date-value="2024-03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16/xml/MC-DRP-OverigeInformatie-Web-CB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.TaxonomieBeleidsagendaDecentraal/OVERHEID.category">Bestuur | Organisatie en beleid</meta:user-defined>
    <meta:user-defined meta:name="DCTERMS.abstract">agenda openbare hoorzitting 25 maart 2024</meta:user-defined>
    <dc:language>nl</dc:language>
    <meta:user-defined meta:name="OVERHEIDop.locatietype/OVERHEIDop.gebiedsmarkering">Gemeente</meta:user-defined>
    <meta:user-defined meta:name="DC.title">Openbare hoorzitting commissie bezwaarschriften gemeente Heerenveen 25 maart 2024</meta:user-defined>
    <meta:user-defined meta:name="DCTERMS.W3CDTF/DCTERMS.available">2024-03-20</meta:user-defined>
    <meta:user-defined meta:name="DCTERMS.W3CDTF/OVERHEIDop.jaargang">2024</meta:user-defined>
    <meta:user-defined meta:name="OVERHEIDop.publicationIssue">124404</meta:user-defined>
    <meta:user-defined meta:name="OVERHEIDop.GmbID/DC.identifier">gmb-2024-124404</meta:user-defined>
    <meta:user-defined meta:name="OVERHEIDop.versieInformatie"/>
  </office:meta>
</office:document-meta>
</file>