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Triangelhof 154, 1544 WZ Zaandijk -  Technische bouwactiviteit - het bouwen van een dakopbouw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9507 -  Technische bouwactiviteit - het bouwen van een dakopbouw op de woning op de locatie Triangelhof 154, 1544 WZ Zaandijk</text:p>
            <text:p text:style-name="common-al">Aanvraag ontvangen: 08-03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23763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3763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3763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507</meta:user-defined>
    <dc:language>nl</dc:language>
    <meta:user-defined meta:name="OVERHEIDop.locatietype/OVERHEIDop.gebiedsmarkering">Punt</meta:user-defined>
    <meta:user-defined meta:name="DC.title">Aanvraag omgevingsvergunning - Triangelhof 154, 1544 WZ Zaandijk -  Technische bouwactiviteit - het bouwen van een dakopbouw op de woning</meta:user-defined>
    <meta:user-defined meta:name="DCTERMS.W3CDTF/DCTERMS.available">2024-03-20</meta:user-defined>
    <meta:user-defined meta:name="DCTERMS.W3CDTF/OVERHEIDop.jaargang">2024</meta:user-defined>
    <meta:user-defined meta:name="OVERHEIDop.publicationIssue">123763</meta:user-defined>
    <meta:user-defined meta:name="OVERHEIDop.GmbID/DC.identifier">gmb-2024-123763</meta:user-defined>
    <meta:user-defined meta:name="OVERHEIDop.versieInformatie"/>
  </office:meta>
</office:document-meta>
</file>