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HANDELEN IN STRIJD REGELS RO – LOYOLALAAN 72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Loyolalaan 72 Vught, nieuwbouw woning, Z23 – 270591.</text:p>
            <text:p text:style-name="common-al"/>
            <text:p text:style-name="common-al">De vergunning is verzonden 20 december 2023.</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1236</text:span><text:line-break/><text:date style:data-style-name="dag" text:fixed="true" text:date-value="2024-01-03"/><text:line-break/><text:date style:data-style-name="jaar" text:fixed="true" text:date-value="2024-0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6</text:span><text:date style:data-style-name="nicedate" text:fixed="true" text:date-value="2024-0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6</text:span><text:date style:data-style-name="nicedate" text:fixed="true" text:date-value="2024-0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HANDELEN IN STRIJD REGELS RO – LOYOLALAAN 72 VUGHT</meta:user-defined>
    <meta:user-defined meta:name="DCTERMS.W3CDTF/DCTERMS.available">2024-01-03</meta:user-defined>
    <meta:user-defined meta:name="DCTERMS.W3CDTF/OVERHEIDop.jaargang">2024</meta:user-defined>
    <meta:user-defined meta:name="OVERHEIDop.publicationIssue">1236</meta:user-defined>
    <meta:user-defined meta:name="OVERHEIDop.GmbID/DC.identifier">gmb-2024-1236</meta:user-defined>
    <meta:user-defined meta:name="OVERHEIDop.versieInformatie"/>
  </office:meta>
</office:document-meta>
</file>