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maart 2024 is een melding ontvangen waarvoor geen vergunningsplicht geldt voor de locatie Hoge Ham 126, 5104JK Dongen. De melding is geregistreerd onder zaaknummer Z2024-00000302. De melding betreft:</text:p>
            <text:p text:style-name="common-al">- Project Koorplein 18-4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23350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3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3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4-00000302</meta:user-defined>
    <meta:user-defined meta:name="DCTERMS.abstract">Hoge Ham 126, 5104JK Dongen</meta:user-defined>
    <dc:language>nl</dc:language>
    <meta:user-defined meta:name="OVERHEIDop.locatietype/OVERHEIDop.gebiedsmarkering">Punt</meta:user-defined>
    <meta:user-defined meta:name="DC.title">Ontvangst melding, : 7 maart 2024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3350</meta:user-defined>
    <meta:user-defined meta:name="OVERHEIDop.GmbID/DC.identifier">gmb-2024-123350</meta:user-defined>
    <meta:user-defined meta:name="OVERHEIDop.versieInformatie"/>
  </office:meta>
</office:document-meta>
</file>